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20pt" fo:font-weight="bold" style:font-size-asian="20pt" style:font-weight-asian="bold" style:font-size-complex="20pt" style:font-weight-complex="bold"/>
    </style:style>
    <style:style style:name="P3" style:family="paragraph" style:parent-style-name="Standard">
      <style:paragraph-properties fo:text-align="start" style:justify-single-word="false"/>
      <style:text-properties fo:font-size="20pt" fo:font-weight="normal" style:font-size-asian="20pt" style:font-weight-asian="normal" style:font-size-complex="20pt" style:font-weight-complex="normal"/>
    </style:style>
    <style:style style:name="P4" style:family="paragraph" style:parent-style-name="Standard">
      <style:paragraph-properties fo:text-align="start" style:justify-single-word="false"/>
      <style:text-properties fo:font-size="20pt" style:text-underline-style="solid" style:text-underline-width="auto" style:text-underline-color="font-color" fo:font-weight="bold" style:font-size-asian="20pt" style:font-weight-asian="bold" style:font-size-complex="20pt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24pt" fo:font-weight="bold" style:font-size-asian="24pt" style:font-weight-asian="bold" style:font-size-complex="24pt" style:font-weight-complex="bold"/>
    </style:style>
    <style:style style:name="P6" style:family="paragraph" style:parent-style-name="Standard">
      <style:paragraph-properties fo:text-align="start" style:justify-single-word="false"/>
      <style:text-properties fo:font-size="20pt" fo:font-weight="normal" style:font-size-asian="20pt" style:font-weight-asian="normal" style:font-size-complex="20pt" style:font-weight-complex="normal"/>
    </style:style>
    <style:style style:name="T1" style:family="text">
      <style:text-properties style:text-position="super 58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The Meadows Of Northern Arizona School</text:p>
      <text:p text:style-name="P5"/>
      <text:p text:style-name="P1">MUST HAVE TO ENTER PROGRAM:</text:p>
      <text:p text:style-name="P2"/>
      <text:p text:style-name="P3">GOVERNMENT ID (front &amp; back side)</text:p>
      <text:p text:style-name="P3"/>
      <text:p text:style-name="P3">HS DIPLOMA/ GED</text:p>
      <text:p text:style-name="P3"/>
      <text:p text:style-name="P3">FINGERPRINT CARD LEVEL ONE (front &amp; back side)</text:p>
      <text:p text:style-name="P3"/>
      <text:p text:style-name="P3">CPR/FIRST AIDE</text:p>
      <text:p text:style-name="P3"/>
      <text:p text:style-name="P3">TB (WITHIN 6 MONTHS)</text:p>
      <text:p text:style-name="P3"/>
      <text:p text:style-name="P3">HEALTH SCREENING &amp; CLEARANCE LETTER BY MD</text:p>
      <text:p text:style-name="P3"/>
      <text:p text:style-name="P3">DRUG TEST 10 PANEL-(with chain of custody)</text:p>
      <text:p text:style-name="P3"/>
      <text:p text:style-name="P3">*Mosby's textbook for nursing assistants 11<text:span text:style-name="T1">th</text:span> edition (order off Amazon, first 10 chapters read before 1<text:span text:style-name="T1">st</text:span> day of class) </text:p>
      <text:p text:style-name="P3"/>
      <text:p text:style-name="P3">*Stethoscope &amp; Blood Pressure Cuff</text:p>
      <text:p text:style-name="P3"/>
      <text:p text:style-name="P4">BELOW FOR OFFICE ONLY: </text:p>
      <text:p text:style-name="P3"/>
      <text:p text:style-name="P3">READING/ENGLISH TEST</text:p>
      <text:p text:style-name="P3">MATH TEST</text:p>
      <text:p text:style-name="P3">CRIMINAL BACKGROUND CHECK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ohn London</meta:initial-creator>
    <meta:creation-date>2026-04-10T10:46:59.30</meta:creation-date>
    <meta:printed-by>John London</meta:printed-by>
    <meta:print-date>2026-08-12T11:14:25.15</meta:print-date>
    <dc:date>2026-08-12T11:14:35.29</dc:date>
    <dc:creator>John London</dc:creator>
    <meta:editing-duration>P10DT5H5M29S</meta:editing-duration>
    <meta:editing-cycles>9</meta:editing-cycles>
    <meta:generator>OpenOffice/4.1.14$Win32 OpenOffice.org_project/4114m1$Build-9811</meta:generator>
    <meta:document-statistic meta:table-count="0" meta:image-count="0" meta:object-count="0" meta:page-count="1" meta:paragraph-count="15" meta:word-count="83" meta:character-count="508"/>
  </office:meta>
</office:document-meta>
</file>