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17300000090B4B4476A6D0534D6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orphans="0" fo:widows="0"/>
      <style:text-properties style:font-name="Verdana" fo:font-size="8pt" fo:font-weight="bold" style:font-size-asian="8pt" style:font-weight-asian="bold" style:font-size-complex="8pt"/>
    </style:style>
    <style:style style:name="P2" style:family="paragraph" style:parent-style-name="Standard">
      <style:paragraph-properties fo:orphans="0" fo:widows="0"/>
      <style:text-properties style:font-name="Verdana" style:text-underline-style="solid" style:text-underline-width="auto" style:text-underline-color="font-color" fo:font-weight="bold" style:font-weight-asian="bold" style:font-size-complex="12pt"/>
    </style:style>
    <style:style style:name="P3" style:family="paragraph" style:parent-style-name="Standard">
      <style:text-properties style:font-name="Verdana" fo:font-size="4pt" style:text-underline-style="solid" style:text-underline-width="auto" style:text-underline-color="font-color" fo:font-weight="bold" style:font-size-asian="4pt" style:font-weight-asian="bold" style:font-size-complex="4pt"/>
    </style:style>
    <style:style style:name="P4" style:family="paragraph" style:parent-style-name="Standard">
      <style:text-properties style:font-name="Verdana" fo:font-size="4pt" style:text-underline-style="solid" style:text-underline-width="auto" style:text-underline-color="font-color" fo:font-weight="bold" style:font-size-asian="4pt" style:font-weight-asian="bold" style:font-size-complex="4pt" style:font-style-complex="italic" style:font-weight-complex="bold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center" style:justify-single-word="false" fo:orphans="0" fo:widows="0"/>
    </style:style>
    <style:style style:name="P7" style:family="paragraph" style:parent-style-name="Standard">
      <style:paragraph-properties fo:text-align="center" style:justify-single-word="false" fo:orphans="0" fo:widows="0"/>
      <style:text-properties style:font-name="Arial1" fo:font-size="16pt" fo:language="fr" fo:country="FR" fo:font-weight="bold" style:font-size-asian="16pt" style:font-weight-asian="bold" style:font-name-complex="Arial2" style:font-size-complex="16pt"/>
    </style:style>
    <style:style style:name="P8" style:family="paragraph" style:parent-style-name="Standard">
      <style:paragraph-properties fo:orphans="0" fo:widows="0"/>
      <style:text-properties style:font-name="Arial1" fo:font-size="8pt" fo:language="fr" fo:country="FR" style:font-size-asian="8pt" style:font-name-complex="Arial2" style:font-size-complex="8pt"/>
    </style:style>
    <style:style style:name="P9" style:family="paragraph" style:parent-style-name="Standard">
      <style:text-properties style:font-name="Arial1" fo:font-size="4pt" style:font-size-asian="4pt" style:font-name-complex="Arial2" style:font-size-complex="4pt"/>
    </style:style>
    <style:style style:name="P10" style:family="paragraph" style:parent-style-name="Standard">
      <style:text-properties style:font-name="Arial1" fo:font-size="10pt" style:font-size-asian="10pt" style:font-name-complex="Arial2"/>
    </style:style>
    <style:style style:name="P11" style:family="paragraph" style:parent-style-name="Standard">
      <style:text-properties style:font-name="Arial1" fo:font-size="10pt" officeooo:rsid="001b254c" officeooo:paragraph-rsid="001b254c" style:font-size-asian="10pt" style:font-name-complex="Arial2"/>
    </style:style>
    <style:style style:name="P12" style:family="paragraph" style:parent-style-name="Standard">
      <style:paragraph-properties fo:text-align="justify" style:justify-single-word="false"/>
      <style:text-properties officeooo:paragraph-rsid="001b254c"/>
    </style:style>
    <style:style style:name="P13" style:family="paragraph" style:parent-style-name="Standard">
      <style:text-properties officeooo:paragraph-rsid="001c9d24"/>
    </style:style>
    <style:style style:name="P14" style:family="paragraph" style:parent-style-name="Standard">
      <style:paragraph-properties fo:margin-left="0in" fo:margin-right="-0.8752in" fo:text-indent="0in" style:auto-text-indent="false"/>
    </style:style>
    <style:style style:name="P15" style:family="paragraph" style:parent-style-name="Standard" style:master-page-name="Standard">
      <style:paragraph-properties fo:orphans="0" fo:widows="0" style:page-number="auto"/>
    </style:style>
    <style:style style:name="P16" style:family="paragraph" style:parent-style-name="Standard">
      <style:text-properties style:font-name="Verdana" style:text-underline-style="solid" style:text-underline-width="auto" style:text-underline-color="font-color" fo:font-weight="bold" style:font-weight-asian="bold"/>
    </style:style>
    <style:style style:name="P17" style:family="paragraph" style:parent-style-name="Standard">
      <style:paragraph-properties fo:orphans="0" fo:widows="0"/>
      <style:text-properties style:font-name="Verdana" style:text-underline-style="solid" style:text-underline-width="auto" style:text-underline-color="font-color" fo:font-weight="bold" style:font-weight-asian="bold" style:font-size-complex="12pt"/>
    </style:style>
    <style:style style:name="P18" style:family="paragraph" style:parent-style-name="Standard">
      <style:text-properties style:font-name="Verdana" style:text-underline-style="solid" style:text-underline-width="auto" style:text-underline-color="font-color" fo:font-weight="bold" style:font-weight-asian="bold" style:font-name-complex="Arial2"/>
    </style:style>
    <style:style style:name="P19" style:family="paragraph" style:parent-style-name="Standard">
      <style:text-properties style:font-name="Verdana" style:text-underline-style="solid" style:text-underline-width="auto" style:text-underline-color="font-color" fo:font-weight="bold" style:font-weight-asian="bold" style:font-name-complex="Arial2" style:font-size-complex="12pt"/>
    </style:style>
    <style:style style:name="P20" style:family="paragraph" style:parent-style-name="Standard">
      <style:text-properties style:font-name="Verdana" fo:font-size="10pt" style:text-underline-style="solid" style:text-underline-width="auto" style:text-underline-color="font-color" fo:font-weight="bold" style:font-size-asian="10pt" style:font-weight-asian="bold"/>
    </style:style>
    <style:style style:name="P21" style:family="paragraph" style:parent-style-name="Standard">
      <style:paragraph-properties fo:text-align="justify" style:justify-single-word="false"/>
      <style:text-properties style:font-name="Arial1" fo:font-size="11pt" style:font-size-asian="11pt" style:font-name-complex="Arial2" style:font-size-complex="11pt"/>
    </style:style>
    <style:style style:name="P22" style:family="paragraph" style:parent-style-name="Standard">
      <style:text-properties style:font-name="Arial" fo:font-size="10pt" officeooo:paragraph-rsid="00192f69" style:font-size-asian="10pt" style:font-size-complex="10pt"/>
    </style:style>
    <style:style style:name="P23" style:family="paragraph" style:parent-style-name="Standard">
      <style:paragraph-properties fo:margin-left="0in" fo:margin-right="-0.8752in" fo:text-indent="0in" style:auto-text-indent="false"/>
      <style:text-properties style:font-name="Arial1" fo:font-size="10pt" officeooo:rsid="001b254c" officeooo:paragraph-rsid="001b254c" style:font-size-asian="10pt" style:font-name-complex="Arial2"/>
    </style:style>
    <style:style style:name="P24" style:family="paragraph" style:parent-style-name="Standard">
      <style:paragraph-properties fo:margin-left="0in" fo:margin-right="-0.8752in" fo:text-indent="0in" style:auto-text-indent="false"/>
      <style:text-properties style:font-name="Verdana" style:text-underline-style="solid" style:text-underline-width="auto" style:text-underline-color="font-color" fo:font-weight="bold" officeooo:paragraph-rsid="00192f69" style:font-weight-asian="bold" style:font-style-complex="italic" style:font-weight-complex="bold"/>
    </style:style>
    <style:style style:name="P25" style:family="paragraph" style:parent-style-name="Standard">
      <style:paragraph-properties fo:margin-left="0in" fo:margin-right="-0.8752in" fo:text-indent="0in" style:auto-text-indent="false"/>
      <style:text-properties style:font-name="Arial" fo:font-size="10pt" style:font-size-asian="10pt" style:font-size-complex="10pt"/>
    </style:style>
    <style:style style:name="P26" style:family="paragraph" style:parent-style-name="Standard">
      <style:paragraph-properties fo:margin-left="0in" fo:margin-right="-0.8752in" fo:text-indent="0in" style:auto-text-indent="false"/>
      <style:text-properties style:font-name="Arial" fo:font-size="10pt" officeooo:paragraph-rsid="00192f69" style:font-size-asian="10pt" style:font-size-complex="10pt"/>
    </style:style>
    <style:style style:name="T1" style:family="text">
      <style:text-properties fo:font-size="16pt" fo:font-weight="bold" style:font-size-asian="16pt" style:font-weight-asian="bold" style:font-size-complex="16pt"/>
    </style:style>
    <style:style style:name="T2" style:family="text">
      <style:text-properties fo:font-size="16pt" fo:font-weight="bold" officeooo:rsid="0018495e" style:font-size-asian="16pt" style:font-weight-asian="bold" style:font-size-complex="16pt"/>
    </style:style>
    <style:style style:name="T3" style:family="text">
      <style:text-properties style:font-name="Verdana" style:text-underline-style="solid" style:text-underline-width="auto" style:text-underline-color="font-color" fo:font-weight="bold" style:font-weight-asian="bold" style:font-style-complex="italic" style:font-weight-complex="bold"/>
    </style:style>
    <style:style style:name="T4" style:family="text">
      <style:text-properties style:font-name="Verdana" style:font-style-complex="italic" style:font-weight-complex="bold"/>
    </style:style>
    <style:style style:name="T5" style:family="text">
      <style:text-properties style:font-name="Arial1" fo:font-size="16pt" fo:language="fr" fo:country="FR" fo:font-weight="bold" style:font-size-asian="16pt" style:font-weight-asian="bold" style:font-name-complex="Arial2" style:font-size-complex="16pt"/>
    </style:style>
    <style:style style:name="T6" style:family="text">
      <style:text-properties style:font-name="Arial1" fo:font-size="16pt" fo:language="fr" fo:country="FR" fo:font-weight="bold" officeooo:rsid="0018495e" style:font-size-asian="16pt" style:font-weight-asian="bold" style:font-name-complex="Arial2" style:font-size-complex="16pt"/>
    </style:style>
    <style:style style:name="T7" style:family="text">
      <style:text-properties style:font-name="Arial1" fo:font-size="10pt" style:font-size-asian="10pt" style:font-name-complex="Arial2"/>
    </style:style>
    <style:style style:name="T8" style:family="text">
      <style:text-properties style:font-name="Arial1" fo:font-size="10pt" officeooo:rsid="0018495e" style:font-size-asian="10pt" style:font-name-complex="Arial2"/>
    </style:style>
    <style:style style:name="T9" style:family="text">
      <style:text-properties style:font-name="Arial1" fo:font-size="10pt" officeooo:rsid="00192f69" style:font-size-asian="10pt" style:font-name-complex="Arial2"/>
    </style:style>
    <style:style style:name="T10" style:family="text">
      <style:text-properties style:font-name="Arial1" fo:font-size="10pt" officeooo:rsid="001b254c" style:font-size-asian="10pt" style:font-name-complex="Arial2"/>
    </style:style>
    <style:style style:name="T11" style:family="text">
      <style:text-properties style:font-name="Arial1" fo:font-size="10pt" officeooo:rsid="000bdfe5" style:font-size-asian="10pt" style:font-name-complex="Arial2"/>
    </style:style>
    <style:style style:name="T12" style:family="text">
      <style:text-properties style:font-name="Arial1" style:font-name-complex="Arial2"/>
    </style:style>
    <style:style style:name="T13" style:family="text">
      <style:text-properties style:font-name="Arial1" officeooo:rsid="00192f69" style:font-name-complex="Arial2"/>
    </style:style>
    <style:style style:name="T14" style:family="text">
      <style:text-properties officeooo:rsid="00192f69"/>
    </style:style>
    <style:style style:name="T15" style:family="text">
      <style:text-properties officeooo:rsid="000bdfe5"/>
    </style:style>
    <style:style style:name="T16" style:family="text">
      <style:text-properties fo:font-size="10pt" style:font-size-asian="10pt" style:font-name-complex="Arial2"/>
    </style:style>
    <style:style style:name="T17" style:family="text">
      <style:text-properties fo:font-size="10pt" officeooo:rsid="00192f69" style:font-size-asian="10pt" style:font-name-complex="Arial2"/>
    </style:style>
    <style:style style:name="T18" style:family="text">
      <style:text-properties fo:font-size="10pt" officeooo:rsid="0018495e" style:font-size-asian="10pt" style:font-name-complex="Arial2"/>
    </style:style>
    <style:style style:name="T19" style:family="text">
      <style:text-properties style:font-name-complex="Arial2"/>
    </style:style>
    <style:style style:name="T20" style:family="text">
      <style:text-properties officeooo:rsid="00192f69" style:font-name-complex="Arial2"/>
    </style:style>
    <style:style style:name="T21" style:family="text">
      <style:text-properties officeooo:rsid="0018495e" style:font-name-complex="Arial2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draw:frame draw:style-name="fr1" draw:name="Picture 2" text:anchor-type="as-char" svg:width="1.6874in" svg:height="0.6563in" draw:z-index="0"><draw:image xlink:href="Pictures/100002010000017300000090B4B4476A6D0534D6.png" xlink:type="simple" xlink:show="embed" xlink:actuate="onLoad" loext:mime-type="image/png"/><svg:desc>Logo, company name

Description automatically generated</svg:desc></draw:frame><text:span text:style-name="T1"><text:s text:c="8"/></text:span><text:span text:style-name="T2">BOBBY</text:span><text:span text:style-name="T1"> <text:s text:c="3"/></text:span><text:span text:style-name="T2">DAVIS</text:span></text:p>
      <text:p text:style-name="P1"/>
      <text:p text:style-name="P6"><text:span text:style-name="T5">SAG / AFTRA (</text:span><text:span text:style-name="T6">11527455</text:span><text:span text:style-name="T5">)</text:span></text:p>
      <text:p text:style-name="P7"/>
      <text:p text:style-name="P8"/>
      <text:p text:style-name="P8"/>
      <text:p text:style-name="P2">FILM:</text:p>
      <text:p text:style-name="P2"/>
      <text:p text:style-name="P25"><text:span text:style-name="T20">THE SECOND SELF</text:span><text:span text:style-name="T19"><text:tab/><text:tab/><text:tab/></text:span><text:span text:style-name="T21">LEAD <text:s text:c="4"/></text:span><text:span text:style-name="T19"><text:tab/><text:tab/>D</text:span><text:span text:style-name="T21">ETDRICH MCLURE</text:span></text:p>
      <text:p text:style-name="P25"><text:span text:style-name="T20">RED CAMARO <text:s/></text:span><text:span text:style-name="T19"><text:tab/><text:tab/><text:tab/></text:span><text:span text:style-name="T20">LEAD<text:tab/></text:span><text:span text:style-name="T19"><text:tab/><text:tab/>D</text:span><text:span text:style-name="T20">ETDRICH MCLURE</text:span></text:p>
      <text:p text:style-name="P22"><text:span text:style-name="T15">FELINES<text:tab/><text:tab/><text:tab/><text:tab/>LEAD<text:tab/><text:tab/><text:tab/>RICH MALLERY</text:span> </text:p>
      <text:p text:style-name="P22">A<text:span text:style-name="T14">N</text:span> A<text:span text:style-name="T14">UDITION</text:span><text:tab/><text:tab/><text:tab/><text:tab/>L<text:span text:style-name="T14">EAD</text:span> <text:tab/><text:tab/><text:tab/>J<text:span text:style-name="T14">AMES</text:span> H<text:span text:style-name="T14">ALL</text:span> </text:p>
      <text:p text:style-name="P22">R<text:span text:style-name="T14">ED</text:span> P<text:span text:style-name="T14">LATOON</text:span><text:tab/><text:tab/><text:tab/><text:tab/>L<text:span text:style-name="T14">EAD</text:span> <text:tab/><text:tab/><text:tab/>D<text:span text:style-name="T14">ANIEL</text:span> R<text:span text:style-name="T14">UIZ</text:span> </text:p>
      <text:p text:style-name="P22">T<text:span text:style-name="T14">HE</text:span> L<text:span text:style-name="T14">ONG</text:span> N<text:span text:style-name="T14">IGHT</text:span> <text:tab/><text:tab/><text:tab/>S<text:span text:style-name="T14">UPPORTING</text:span><text:tab/><text:tab/>R<text:span text:style-name="T14">ICH</text:span> R<text:span text:style-name="T14">AGSDALE</text:span> </text:p>
      <text:p text:style-name="P22">A<text:span text:style-name="T14">SSASSIN</text:span> 33 A.D. <text:tab/><text:tab/><text:tab/>S<text:span text:style-name="T14">UPPORTING</text:span><text:tab/><text:tab/>J<text:span text:style-name="T14">IM</text:span> C<text:span text:style-name="T14">ARROLL</text:span> </text:p>
      <text:p text:style-name="P22">T<text:span text:style-name="T14">HE</text:span> R<text:span text:style-name="T14">ACISTS</text:span> <text:tab/><text:tab/><text:tab/><text:tab/>S<text:span text:style-name="T14">UPPORTING</text:span><text:tab/><text:tab/>M<text:span text:style-name="T14">ARGUERITE </text:span>F<text:span text:style-name="T14">AIR</text:span> </text:p>
      <text:p text:style-name="P26"><text:span text:style-name="T19">E</text:span><text:span text:style-name="T20">LLAMAE</text:span><text:span text:style-name="T19"> (</text:span><text:span text:style-name="T20">SHORT</text:span><text:span text:style-name="T19">) <text:tab/><text:tab/><text:tab/>S</text:span><text:span text:style-name="T20">UPPORTING</text:span><text:span text:style-name="T19"><text:tab/><text:tab/>S</text:span><text:span text:style-name="T20">ARAH</text:span><text:span text:style-name="T19"> G</text:span><text:span text:style-name="T20">RIFFIN</text:span></text:p>
      <text:p text:style-name="P24"/>
      <text:p text:style-name="Standard"><text:span text:style-name="T3">TELEVISION:</text:span><text:span text:style-name="T4"> (include appearances in major sporting events)</text:span></text:p>
      <text:p text:style-name="P4"/>
      <text:p text:style-name="Standard"><text:span text:style-name="T10">BLACK FACE<text:tab/><text:tab/></text:span><text:span text:style-name="T7"><text:tab/><text:tab/></text:span><text:span text:style-name="T10">CO STAR</text:span><text:span text:style-name="T7"><text:tab/><text:tab/></text:span><text:span text:style-name="T10">DETDRICH MCLURE</text:span></text:p>
      <text:p text:style-name="Standard"><text:span text:style-name="T10">TASTE BUGS<text:tab/><text:tab/><text:tab/></text:span><text:span text:style-name="T7"><text:tab/></text:span><text:span text:style-name="T10">GUEST STAR</text:span><text:span text:style-name="T7"><text:tab/><text:tab/></text:span><text:span text:style-name="T10">CEDRIC JONATHAN</text:span></text:p>
      <text:p text:style-name="P18"/>
      <text:p text:style-name="P18">THEATRE:</text:p>
      <text:p text:style-name="P9"/>
      <text:p text:style-name="P14"><text:span text:style-name="T10">ALMOST MAINE</text:span><text:span text:style-name="T7"><text:tab/><text:tab/><text:tab/></text:span><text:span text:style-name="T10">PHIL</text:span><text:span text:style-name="T7"><text:tab/><text:tab/><text:tab/></text:span><text:span text:style-name="T10">CATHY GIANNONE</text:span></text:p>
      <text:p text:style-name="P14"><text:span text:style-name="T10">RABBIT HOLE</text:span><text:span text:style-name="T7"><text:tab/><text:tab/><text:tab/><text:tab/></text:span><text:span text:style-name="T10">HOWIE</text:span><text:span text:style-name="T7"><text:tab/><text:tab/><text:tab/></text:span><text:span text:style-name="T10">CAROL STANZIONE</text:span></text:p>
      <text:p text:style-name="P23">UP THE DOWN STAIRCASE<text:tab/><text:tab/>JACOB<text:tab/><text:tab/><text:tab/>UNK?</text:p>
      <text:p text:style-name="P11">THE MIDDLETON ZEPHYR<text:tab/><text:tab/>TERRY<text:tab/><text:tab/><text:tab/>UNK?</text:p>
      <text:p text:style-name="P20"/>
      <text:p text:style-name="P16">TRAINING:</text:p>
      <text:p text:style-name="P3"/>
      <text:p text:style-name="P12"><text:span text:style-name="T7">AFA </text:span><text:span text:style-name="T10">IN ACTING FOR FILM </text:span><text:span text:style-name="T7">2021 <text:s text:c="2"/><text:tab/>N</text:span><text:span text:style-name="T10">EW</text:span><text:span text:style-name="T7"> Y</text:span><text:span text:style-name="T10">ORK</text:span><text:span text:style-name="T7"> F</text:span><text:span text:style-name="T10">ILM</text:span><text:span text:style-name="T7"> A</text:span><text:span text:style-name="T10">CADEMY</text:span><text:span text:style-name="T7"><text:tab/></text:span><text:span text:style-name="T10">LOS ANGELES</text:span></text:p>
      <text:p text:style-name="P21"/>
      <text:p text:style-name="P19">SKILLS: </text:p>
      <text:p text:style-name="P10"/>
      <text:p text:style-name="P13">Languages: English, German, Dari </text:p>
      <text:p text:style-name="P13">MilitaryTraining: Drilling / Color Guard, Advanced Weapons, Advanced Fighting Techniques, Advanced Army Combatives; First Aid </text:p>
      <text:p text:style-name="P13"><text:span text:style-name="T15">Sports: </text:span>Football, Volleyball, Golf, Baseball, Softball, Wrestling, Swimming, Mountain biking, Snowboarding, Rollerblading, Hockey</text:p>
      <text:p text:style-name="P13"><text:span text:style-name="T15">Advanced Driving: </text:span>Manual Transmission </text:p>
      <text:p text:style-name="P13"><text:span text:style-name="T11">Martial Arts: </text:span><text:span text:style-name="T7">Tai-Kwon-Do, Aikido, Pin-Jat-Salat, Judo, Jujitsu, Krav-Maga, and Systema </text:span></text:p>
      <text:p text:style-name="P5"><text:s/></text:p>
      <text:p text:style-name="P5"><text:a xlink:type="simple" xlink:href="mailto:info@mpmtalentagency.com" text:style-name="ListLabel_20_1" text:visited-style-name="ListLabel_20_1"><text:span text:style-name="Internet_20_link">info@mpmtalentagency.com</text:span></text:a> </text:p>
      <text:p text:style-name="P5">213.955.7777 <text:s text:c="4"/>860 S. Los Angeles Street # 704 Los Angeles, CA 90014</text:p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2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in" loext:contextual-spacing="false" fo:line-height="100%"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0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ListLabel_20_1" style:display-name="ListLabel 1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Owner PC</meta:initial-creator>
    <meta:editing-cycles>5</meta:editing-cycles>
    <meta:creation-date>2023-11-21T22:49:00</meta:creation-date>
    <dc:date>2026-07-26T13:22:01.648000000</dc:date>
    <meta:editing-duration>PT11M38S</meta:editing-duration>
    <meta:generator>Neat_Office/6.2.8.2$Windows_x86 LibreOffice_project/</meta:generator>
    <meta:document-statistic meta:table-count="0" meta:image-count="1" meta:object-count="0" meta:page-count="1" meta:paragraph-count="31" meta:word-count="168" meta:character-count="1285" meta:non-whitespace-character-count="104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