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 style:font-weight-complex="bol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7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8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9" style:parent-style-name="Standard" style:family="paragraph">
      <style:paragraph-properties fo:margin-left="2.4618in" fo:text-indent="0.4923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10" style:parent-style-name="Standard" style:family="paragraph">
      <style:paragraph-properties fo:margin-left="2.4618in" fo:text-indent="0.4923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2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3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4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5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6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7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8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9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0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1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2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4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5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6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7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8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9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30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31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32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33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34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35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36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37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P38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39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40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41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42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43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44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45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48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49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0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1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2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3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4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5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6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7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PHILIPSBURG BOROUGH COUNCIL</text:span></text:p>
      <text:p text:style-name="P6">AGENDA</text:p>
      <text:p text:style-name="P7">July 20, 2026</text:p>
      <text:p text:style-name="P8"/>
      <text:p text:style-name="P9">CALL TO ORDER</text:p>
      <text:p text:style-name="P10"/>
      <text:p text:style-name="P11">VISITORS</text:p>
      <text:p text:style-name="P12">Shan Karimushan</text:p>
      <text:p text:style-name="P13">Robert Baney</text:p>
      <text:p text:style-name="P14"/>
      <text:p text:style-name="P15"/>
      <text:p text:style-name="P16">OLD BUSINESS/UNFINISHED BUSINESS</text:p>
      <text:p text:style-name="P17">100-102 Hillcrest Street<text:s/></text:p>
      <text:p text:style-name="P18">Philipsburg Cemetery</text:p>
      <text:p text:style-name="P19">2025 Audit</text:p>
      <text:p text:style-name="P20"/>
      <text:p text:style-name="P21"/>
      <text:p text:style-name="P22">MINUTES</text:p>
      <text:p text:style-name="P23"/>
      <text:p text:style-name="P24">TREASURERS REPORT</text:p>
      <text:p text:style-name="P25"/>
      <text:p text:style-name="P26">BILLS</text:p>
      <text:p text:style-name="P27"/>
      <text:p text:style-name="P28">REPORTS OF BOROUGH OFFICIALS</text:p>
      <text:p text:style-name="P29"/>
      <text:p text:style-name="P30">MAYOR</text:p>
      <text:p text:style-name="P31"/>
      <text:p text:style-name="P32">PRC</text:p>
      <text:p text:style-name="P33"/>
      <text:p text:style-name="P34">REPORTS OF COMMITTEES</text:p>
      <text:p text:style-name="P35"/>
      <text:p text:style-name="P36">PERSONNEL/FINANCE</text:p>
      <text:p text:style-name="P37"><text:tab/><text:tab/><text:tab/><text:tab/><text:tab/><text:s text:c="6"/></text:p>
      <text:p text:style-name="P38">PUBLIC WORKS/STREETS/REC</text:p>
      <text:p text:style-name="P39"/>
      <text:p text:style-name="P40">FIRE</text:p>
      <text:p text:style-name="P41"/>
      <text:p text:style-name="P42">ZONING &amp; ORDINANCES</text:p>
      <text:p text:style-name="P43"/>
      <text:p text:style-name="P44">BOROUGH ENGINEER</text:p>
      <text:p text:style-name="P45"/>
      <text:p text:style-name="P46">ROAD MASTER</text:p>
      <text:p text:style-name="P47"/>
      <text:p text:style-name="P48">MVJSA REPORT</text:p>
      <text:p text:style-name="P49"/>
      <text:p text:style-name="P50">NEW BUSINESS</text:p>
      <text:p text:style-name="P51">Sidewalk Bids</text:p>
      <text:p text:style-name="P52"/>
      <text:p text:style-name="P53"/>
      <text:p text:style-name="P54"/>
      <text:p text:style-name="P55"/>
      <text:p text:style-name="P56"/>
      <text:p text:style-name="P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>
      <style:text-properties fo:font-weight="bold" style:font-weight-asian="bold" style:font-weight-complex="bold"/>
    </style:style>
    <style:style style:name="BalloonText" style:display-name="Balloon Text" style:family="paragraph" style:parent-style-name="Normal">
      <style:text-properties style:font-name="Segoe UI" fo:font-size="9pt" style:font-size-asian="9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Philipsburg Burough</meta:initial-creator>
    <dc:creator>Philipsburg  Borough</dc:creator>
    <meta:creation-date>2019-08-19T15:28:00Z</meta:creation-date>
    <dc:date>2026-07-20T17:01:00Z</dc:date>
    <meta:print-date>2026-07-20T16:49:00Z</meta:print-date>
    <meta:template xlink:href="Normal" xlink:type="simple"/>
    <meta:editing-cycles>213</meta:editing-cycles>
    <meta:editing-duration>PT616800S</meta:editing-duration>
    <meta:document-statistic meta:page-count="1" meta:paragraph-count="1" meta:word-count="69" meta:character-count="462" meta:row-count="3" meta:non-whitespace-character-count="394"/>
  </office:meta>
</office:document-meta>
</file>